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24.00pt" fo:font-weight="bold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24.00pt" fo:font-weight="bold" fo:font-family="Calibri" style:font-family-asian="Calibri" style:font-family-complex="Calibri" fo:background-color="transparent" style:use-window-font-color="true"/>
    </style:style>
    <style:style style:name="T3" style:family="text">
      <style:text-properties fo:font-size="24.00pt" fo:font-weight="bold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24.00pt" fo:font-weight="bold" fo:font-family="Calibri" style:font-family-asian="Calibri" style:font-family-complex="Calibri" fo:background-color="transparent" style:use-window-font-color="true"/>
    </style:style>
    <style:style style:name="T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1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2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3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5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6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7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8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29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0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1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2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3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4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5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6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7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8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39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40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2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45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4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7" style:family="text">
      <style:text-properties fo:font-size="12.00pt" fo:font-weight="bold" fo:font-family="Calibri" style:font-family-asian="Calibri" style:font-family-complex="Calibri" fo:background-color="transparent" style:use-window-font-color="true"/>
    </style:style>
    <style:style style:name="T48" style:family="text">
      <style:text-properties fo:font-size="12.00pt" fo:font-weight="bold" fo:font-family="Calibri" style:font-family-asian="Calibri" style:font-family-complex="Calibri" fo:background-color="transparent" style:use-window-font-color="true"/>
    </style:style>
    <style:style style:name="T49" style:family="text">
      <style:text-properties fo:font-size="12.00pt" fo:font-weight="bold" fo:font-family="Calibri" style:font-family-asian="Calibri" style:font-family-complex="Calibri" fo:background-color="transparent" style:use-window-font-color="true"/>
    </style:style>
    <style:style style:name="T5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6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8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59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6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9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70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71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7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6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7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0" style:family="text">
      <style:text-properties fo:font-size="11.00pt" fo:font-weight="bold" fo:font-family="Calibri" style:font-family-asian="Calibri" style:font-family-complex="Calibri" fo:background-color="transparent" style:use-window-font-color="true"/>
    </style:style>
    <style:style style:name="T81" style:family="text">
      <style:text-properties fo:font-size="11.00pt" fo:font-weight="bold" fo:font-family="Calibri" style:font-family-asian="Calibri" style:font-family-complex="Calibri" fo:background-color="transparent" style:use-window-font-color="true"/>
    </style:style>
    <style:style style:name="T82" style:family="text">
      <style:text-properties fo:font-size="11.00pt" fo:font-weight="bold" fo:font-family="Calibri" style:font-family-asian="Calibri" style:font-family-complex="Calibri" fo:background-color="transparent" style:use-window-font-color="true"/>
    </style:style>
    <style:style style:name="T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6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8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8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89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9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6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97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style:use-window-font-color="true"/>
    </style:style>
    <style:style style:name="T9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5" style:family="text">
      <style:text-properties fo:font-size="14.00pt" fo:font-weight="bold" fo:font-family="Calibri" style:font-family-asian="Calibri" style:font-family-complex="Calibri" fo:background-color="transparent" style:use-window-font-color="true"/>
    </style:style>
    <style:style style:name="T106" style:family="text">
      <style:text-properties fo:font-size="14.00pt" fo:font-weight="bold" fo:font-family="Calibri" style:font-family-asian="Calibri" style:font-family-complex="Calibri" fo:background-color="transparent" style:use-window-font-color="true"/>
    </style:style>
    <style:style style:name="T107" style:family="text">
      <style:text-properties fo:font-size="14.00pt" fo:font-weight="bold" fo:font-family="Calibri" style:font-family-asian="Calibri" style:font-family-complex="Calibri" fo:background-color="transparent" style:use-window-font-color="true"/>
    </style:style>
    <style:style style:name="T108" style:family="text">
      <style:text-properties fo:font-size="14.00pt" fo:font-weight="bold" fo:font-family="Calibri" style:font-family-asian="Calibri" style:font-family-complex="Calibri" fo:background-color="transparent" style:use-window-font-color="true"/>
    </style:style>
    <style:style style:name="T109" style:family="text">
      <style:text-properties fo:font-size="14.00pt" fo:font-weight="bold" fo:font-family="Calibri" style:font-family-asian="Calibri" style:font-family-complex="Calibri" fo:background-color="transparent" style:use-window-font-color="true"/>
    </style:style>
    <style:style style:name="T110" style:family="text">
      <style:text-properties fo:font-size="11.00pt" fo:font-weight="bold" fo:font-family="Calibri" style:font-family-asian="Calibri" style:font-family-complex="Calibri" fo:background-color="transparent" style:use-window-font-color="true"/>
    </style:style>
    <style:style style:name="T1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center" fo:margin-bottom="8.00pt"/>
    </style:style>
    <style:style style:name="P2" style:family="paragraph">
      <style:paragraph-properties fo:line-height="100.00%" fo:text-align="left" fo:margin-bottom="8.00pt"/>
    </style:style>
    <style:style style:name="P3" style:family="paragraph">
      <style:paragraph-properties fo:line-height="115.00%" fo:text-align="left" fo:margin-bottom="8.00pt"/>
    </style:style>
    <text:list-style style:name="L4">
      <text:list-level-style-bullet text:level="1" text:bullet-char="•">
        <style:list-level-properties text:space-before="18.00pt" text:min-label-width="18.00pt"/>
        <style:text-properties fo:font-family="Symbol"/>
      </text:list-level-style-bullet>
    </text:list-style>
    <style:style style:name="P4" style:family="paragraph">
      <style:paragraph-properties fo:line-height="115.00%" fo:text-align="left" fo:margin-bottom="8.00pt"/>
    </style:style>
    <style:style style:name="P5" style:family="paragraph">
      <style:paragraph-properties fo:line-height="115.00%" fo:text-align="left" fo:margin-bottom="8.00pt"/>
    </style:style>
    <style:style style:name="P6" style:family="paragraph">
      <style:paragraph-properties fo:line-height="100.00%" fo:text-align="left" fo:margin-bottom="8.00pt"/>
    </style:style>
  </office:automatic-styles>
  <office:body>
    <office:text>
      <text:p text:style-name="P1"><text:span text:style-name="T1">P</text:span><text:span text:style-name="T2">ŘIHL</text:span><text:span text:style-name="T3">Á</text:span><text:span text:style-name="T4">ŠKA</text:span></text:p>
      <text:p text:style-name="P2"><text:span text:style-name="T5"/></text:p>
      <text:p text:style-name="P2"><text:span text:style-name="T5"/></text:p>
      <text:p text:style-name="P3"><text:span text:style-name="T5"><text:s/>DÍT</text:span><text:span text:style-name="T6">Ě : Jm</text:span><text:span text:style-name="T7">éno : ...................................................... </text:span></text:p>
      <text:p text:style-name="P3"><text:span text:style-name="T8">DÍT</text:span><text:span text:style-name="T9">Ě: Př</text:span><text:span text:style-name="T10">íjmení : ...................................................... </text:span></text:p>
      <text:p text:style-name="P3"><text:span text:style-name="T11">DÍT</text:span><text:span text:style-name="T12">Ě: Datum narozen</text:span><text:span text:style-name="T13">í: ......................................................</text:span></text:p>
      <text:p text:style-name="P3"><text:span text:style-name="T14"/></text:p>
      <text:p text:style-name="P3"><text:span text:style-name="T14">ZÁKONNÝ ZÁSTUPCE: Adresa : ......................................................</text:span></text:p>
      <text:p text:style-name="P3"><text:span text:style-name="T14">ZÁKONNÝ ZÁSTUPCE: Telefonní<text:s/></text:span><text:span text:style-name="T15">č</text:span><text:span text:style-name="T16">íslo: ...................................................... </text:span></text:p>
      <text:p text:style-name="P3"><text:span text:style-name="T17"/></text:p>
      <text:p text:style-name="P3"><text:span text:style-name="T18">-------------------------------------------------------------------------------------------------------------------</text:span><text:span text:style-name="T19"/></text:p>
      <text:p text:style-name="P3"><text:span text:style-name="T20">Cena: 1000,- K</text:span><text:span text:style-name="T21">č / měs</text:span><text:span text:style-name="T22">í</text:span><text:span text:style-name="T23">c<text:s/></text:span><text:span text:style-name="T24"/></text:p>
      <text:p text:style-name="P3"><text:span text:style-name="T24">-<text:s/></text:span><text:span text:style-name="T25">splatn</text:span><text:span text:style-name="T26">é</text:span><text:span text:style-name="T27"><text:s/>v</text:span><text:span text:style-name="T28">ždy k 10.dni předchoz</text:span><text:span text:style-name="T29">í</text:span><text:span text:style-name="T30">ho m</text:span><text:span text:style-name="T31">ěs</text:span><text:span text:style-name="T32">í</text:span><text:span text:style-name="T33">ce (p</text:span><text:span text:style-name="T34">ř.: za z</text:span><text:span text:style-name="T35">á</text:span><text:span text:style-name="T36">ř</text:span><text:span text:style-name="T37">í</text:span><text:span text:style-name="T38"><text:s/>prob</text:span><text:span text:style-name="T39">ěhne platba do 10.8.)</text:span><text:span text:style-name="T40"/></text:p>
      <text:p text:style-name="P3"><text:span text:style-name="T41"/></text:p>
      <text:p text:style-name="P3"><text:span text:style-name="T42">Forma úhrady:<text:s/></text:span><text:span text:style-name="T43"/></text:p>
      <text:list text:style-name="L4">
        <text:list-item>
          <text:p text:style-name="P4"><text:span text:style-name="T44">Bankovním p</text:span><text:span text:style-name="T45">řevodem<text:s/></text:span><text:span text:style-name="T46"/></text:p>
        </text:list-item>
      </text:list>
      <text:p text:style-name="P5"><text:span text:style-name="T47">-<text:s text:c="11"/>č.</text:span><text:span text:style-name="T48">ú</text:span><text:span text:style-name="T49">.: 6677015359/0800</text:span><text:span text:style-name="T50"/></text:p>
      <text:p text:style-name="P5"><text:span text:style-name="T50"/></text:p>
      <text:p text:style-name="P5"><text:span text:style-name="T50"/></text:p>
      <text:p text:style-name="P5"><text:span text:style-name="T50">P</text:span><text:span text:style-name="T51">řečetl-la jsem a souhlas</text:span><text:span text:style-name="T52">ím s Prohlá</text:span><text:span text:style-name="T53">šen</text:span><text:span text:style-name="T54">ím zákonného zástupce: </text:span></text:p>
      <text:p text:style-name="P5"><text:span text:style-name="T55">............................................... </text:span></text:p>
      <text:p text:style-name="P5"><text:span text:style-name="T55"><text:s text:c="19"/>Podpis</text:span></text:p>
      <text:p text:style-name="P5"><text:span text:style-name="T55"/></text:p>
      <text:p text:style-name="P5"><text:span text:style-name="T55"/></text:p>
      <text:p text:style-name="P6"><text:span text:style-name="T56">POKYNY </text:span></text:p>
      <text:p text:style-name="P6"><text:span text:style-name="T57"/></text:p>
      <text:p text:style-name="P6"><text:span text:style-name="T58">ČIST</text:span><text:span text:style-name="T59">Á SPORTOVNÍ OBUV</text:span><text:span text:style-name="T60">- ideáln</text:span><text:span text:style-name="T61">ě b</text:span><text:span text:style-name="T62">ílá podrá</text:span><text:span text:style-name="T63">žka, př</text:span><text:span text:style-name="T64">ípadn</text:span><text:span text:style-name="T65">ě vyzkoušen</text:span><text:span text:style-name="T66">á barevná, která ne</text:span><text:span text:style-name="T67">špin</text:span><text:span text:style-name="T68">í povrch.</text:span></text:p>
      <text:p text:style-name="P6"><text:span text:style-name="T69">OBLE</text:span><text:span text:style-name="T70">ČEN</text:span><text:span text:style-name="T71">Í</text:span><text:span text:style-name="T72">-legíny/kra</text:span><text:span text:style-name="T73">ťasy, tričko s kr</text:span><text:span text:style-name="T74">átkým rukávem, mikinu do<text:s/></text:span><text:span text:style-name="T75">šatny sebou. </text:span></text:p>
      <text:p text:style-name="P6"><text:span text:style-name="T76">HOBBY HORSE</text:span><text:span text:style-name="T77"><text:s/>- vlastní, pokud nemáte, dejte nám v</text:span><text:span text:style-name="T78">ědět, zapůjč</text:span><text:span text:style-name="T79">íme. </text:span></text:p>
      <text:p text:style-name="P6"><text:span text:style-name="T80">DORA</text:span><text:span text:style-name="T81">ŽTE CCA 10 MIN PŘED LEKC</text:span><text:span text:style-name="T82">Í</text:span><text:span text:style-name="T83">, aby se d</text:span><text:span text:style-name="T84">ěti převl</text:span><text:span text:style-name="T85">ékly. </text:span></text:p>
      <text:p text:style-name="P6"><text:span text:style-name="T86">PITÍ</text:span><text:span text:style-name="T87">-s sebou</text:span></text:p>
      <text:p text:style-name="P6"><text:span text:style-name="T88">RODI</text:span><text:span text:style-name="T89">ČE</text:span><text:span text:style-name="T90">-nemus</text:span><text:span text:style-name="T91">í ( ale mohou ) být po dobu lekce p</text:span><text:span text:style-name="T92">ř</text:span><text:span text:style-name="T93">ítomni, je t</text:span><text:span text:style-name="T94">řeba, aby odevzdal a vyzvednul z</text:span><text:span text:style-name="T95">ákonný zástupce. </text:span></text:p>
      <text:p text:style-name="P6"><text:span text:style-name="T96">RODI</text:span><text:span text:style-name="T97">ČE OBUV</text:span><text:span text:style-name="T98"><text:s/>- čist</text:span><text:span text:style-name="T99">é p</text:span><text:span text:style-name="T100">řezůvky (př</text:span><text:span text:style-name="T101">ípadn</text:span><text:span text:style-name="T102">ě n</text:span><text:span text:style-name="T103">ávleky) </text:span></text:p>
      <text:p text:style-name="P6"><text:span text:style-name="T104"/></text:p>
      <text:p text:style-name="P6"><text:span text:style-name="T104"/></text:p>
      <text:p text:style-name="P6"><text:span text:style-name="T105">Prohlá</text:span><text:span text:style-name="T106">šen</text:span><text:span text:style-name="T107">í zákonného zástupce dít</text:span><text:span text:style-name="T108">ěte- INFORMOVAN</text:span><text:span text:style-name="T109">Ý SOUHLAS</text:span></text:p>
      <text:p text:style-name="P6"><text:span text:style-name="T110"/></text:p>
      <text:p text:style-name="P6"><text:span text:style-name="T111">Souhlasím s ú</text:span><text:span text:style-name="T112">čast</text:span><text:span text:style-name="T113">í nezletilé/ho na trénink HOBBY HORSING a pln</text:span><text:span text:style-name="T114">ě zodpov</text:span><text:span text:style-name="T115">ídám za jeho/její zp</text:span><text:span text:style-name="T116">ůsobilost k absolvov</text:span><text:span text:style-name="T117">ání fyzické zát</text:span><text:span text:style-name="T118">ěže na tomto tr</text:span><text:span text:style-name="T119">éninku. </text:span></text:p>
      <text:p text:style-name="P6"><text:span text:style-name="T120">Trenér nenese nad rámec zákonné odpov</text:span><text:span text:style-name="T121">ědnosti odpovědnost za jedn</text:span><text:span text:style-name="T122">ání nezletilé/ho ani za ztrátu osobních v</text:span><text:span text:style-name="T123">ěc</text:span><text:span text:style-name="T124">í b</text:span><text:span text:style-name="T125">ěhem<text:s/></text:span><text:span text:style-name="T126">ú</text:span><text:span text:style-name="T127">časti na tr</text:span><text:span text:style-name="T128">éninku. </text:span></text:p>
      <text:p text:style-name="P6"><text:span text:style-name="T129">Čestně prohlašuji, že d</text:span><text:span text:style-name="T130">ít</text:span><text:span text:style-name="T131">ě je zdr</text:span><text:span text:style-name="T132">ávo a nemá<text:s/></text:span><text:span text:style-name="T133">ž</text:span><text:span text:style-name="T134">ádné zdravotní omezení, které by bránilo ú</text:span><text:span text:style-name="T135">časti na tr</text:span><text:span text:style-name="T136">éninku. </text:span></text:p>
      <text:p text:style-name="P6"><text:span text:style-name="T137">Souhlasím s po</text:span><text:span text:style-name="T138">ř</text:span><text:span text:style-name="T139">ízením fotodokumentace a zvukového<text:s/></text:span><text:span text:style-name="T140">či obrazov</text:span><text:span text:style-name="T141">ého záznamu dít</text:span><text:span text:style-name="T142">ěte během tr</text:span><text:span text:style-name="T143">éninku a jejich marketingovým pou</text:span><text:span text:style-name="T144">žit</text:span><text:span text:style-name="T145">ím bez nároku na odm</text:span><text:span text:style-name="T146">ěnu, to vše způsobem vzhledem k okolnostem obvykl</text:span><text:span text:style-name="T147">ým a p</text:span><text:span text:style-name="T148">řiměřen</text:span><text:span text:style-name="T149">ým, který bude<text:s/></text:span><text:span text:style-name="T150">šetrn</text:span><text:span text:style-name="T151">ý k práv</text:span><text:span text:style-name="T152">ům a opr</text:span><text:span text:style-name="T153">ávn</text:span><text:span text:style-name="T154">ěn</text:span><text:span text:style-name="T155">ým zájm</text:span><text:span text:style-name="T156">ům m</text:span><text:span text:style-name="T157">ého dít</text:span><text:span text:style-name="T158">ěte a n</text:span><text:span text:style-name="T159">ás jako jeho rodi</text:span><text:span text:style-name="T160">čů.</text:span></text:p>
      <text:p text:style-name="P6"><text:span text:style-name="T161">V p</text:span><text:span text:style-name="T162">ř</text:span><text:span text:style-name="T163">ípad</text:span><text:span text:style-name="T164">ě, že tren</text:span><text:span text:style-name="T165">ér usoudí,<text:s/></text:span><text:span text:style-name="T166">že nezletil</text:span><text:span text:style-name="T167">ý/á není ve stavu, ve kterém by mohl/la bez zdravotních komplikací n</text:span><text:span text:style-name="T168">ěkter</text:span><text:span text:style-name="T169">ých s trenér</text:span><text:span text:style-name="T170">ů absolvovat, vyhrazujeme si pr</text:span><text:span text:style-name="T171">ávo ho/jí z dané lekce vykázat. </text:span></text:p>
      <text:p text:style-name="P6"><text:span text:style-name="T172">V p</text:span><text:span text:style-name="T173">ř</text:span><text:span text:style-name="T174">ípad</text:span><text:span text:style-name="T175">ě, že nezletil</text:span><text:span text:style-name="T176">ý/lá onemocní akutním infek</text:span><text:span text:style-name="T177">čn</text:span><text:span text:style-name="T178">ím,<text:s text:c="2"/>hore</text:span><text:span text:style-name="T179">čnat</text:span><text:span text:style-name="T180">ým<text:s/></text:span><text:span text:style-name="T181">či jin</text:span><text:span text:style-name="T182">ým záva</text:span><text:span text:style-name="T183">žn</text:span><text:span text:style-name="T184">ým onemocn</text:span><text:span text:style-name="T185">ěn</text:span><text:span text:style-name="T186">ím, nebude se tréninku ú</text:span><text:span text:style-name="T187">častnit. </text:span></text:p>
      <text:p text:style-name="P6"><text:span text:style-name="T188">O jakýchkoliv zm</text:span><text:span text:style-name="T189">ěn</text:span><text:span text:style-name="T190">ách ve zdravotním stavu nezletilé/ho budu neprodlen</text:span><text:span text:style-name="T191">ě informovat organiz</text:span><text:span text:style-name="T192">átora.</text:span></text:p>
      <text:p text:style-name="P6"><text:span text:style-name="T193"/></text:p>
      <text:p text:style-name="P6"><text:span text:style-name="T193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